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8E0000006A8FAB6C51A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LE GROUPE LOCAL SORTIR DU NUCLÉAIRE-TOURAINE VOUS INVITE !</text:p>
      <text:p text:style-name="P1"/>
      <text:p text:style-name="P1"/>
      <text:p text:style-name="P1">Le samedi 29 mai, nous organisons pour la deuxième année une descente de Loire.</text:p>
      <text:p text:style-name="P1"/>
      <text:p text:style-name="P1">A vélo, en kayak, en canoë, à la nage, en planche à voile … </text:p>
      <text:p text:style-name="P1">L'itinéraire n'est pas encore fixé, mais permettra une balade sur l'eau et à coté (à vélo) de la Loire; </text:p>
      <text:p text:style-name="P1">départ d'une commune ligérienne et arrêt à la confluence de la Loire et de la Vienne.</text:p>
      <text:p text:style-name="P1"/>
      <text:p text:style-name="P1"><draw:frame draw:style-name="fr1" draw:name="images1" text:anchor-type="paragraph" svg:width="16.999cm" svg:height="12.748cm" draw:z-index="0"><draw:image xlink:href="Pictures/10000000000008E0000006A8FAB6C51A.jpg" xlink:type="simple" xlink:show="embed" xlink:actuate="onLoad"/></draw:frame></text:p>
      <text:p text:style-name="P1"/>
      <text:p text:style-name="P1"/>
      <text:p text:style-name="P1">Venez descendre et explorer ce beau fleuve classé au patrimoine de l'humanité par l'UNESCO </text:p>
      <text:p text:style-name="P1">et quelque peu défiguré par le nucléaire …</text:p>
      <text:p text:style-name="P1"/>
      <text:p text:style-name="P1">Nous démarrerons en début d'après-midi jusqu'au soir (avec le soleil !), en passant devant la centrale de Chinon, un défilé pacifique et écologique avec l'aide du vent, de l'eau, des bras et des mollets !</text:p>
      <text:p text:style-name="P1"/>
      <text:p text:style-name="P1">Pique-nique tiré du sac le soir; prévoyez des drapeaux, banderoles, parapluies, vêtements, <text:s/>etc. , </text:p>
      <text:p text:style-name="P1">aux couleurs alternatives à la cause antinucléaire et bien sur un matériel de randonnée </text:p>
      <text:p text:style-name="P1">adéquat, car aucune embarcation ou bicyclette ne sera prêtée.</text:p>
      <text:p text:style-name="P1">Il sera possible de rejoindre le groupe depuis la gare de Port Boulet, proche de la centrale.</text:p>
      <text:p text:style-name="P1"/>
      <text:p text:style-name="P2"/>
      <text:p text:style-name="P2">Contact : Philippe Gardelle 02 47 93 49 47 <text:s text:c="2"/>philippe.gardelle@orange.fr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fr" fo:country="FR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Gardelle </meta:initial-creator>
    <meta:creation-date>2010-03-27T15:59:22</meta:creation-date>
    <dc:date>2010-04-29T17:32:35</dc:date>
    <dc:creator>Gardelle </dc:creator>
    <meta:editing-duration>PT00H53M02S</meta:editing-duration>
    <meta:editing-cycles>4</meta:editing-cycles>
    <meta:generator>OpenOffice.org/3.2$Unix OpenOffice.org_project/320m12$Build-9483</meta:generator>
    <meta:document-statistic meta:table-count="0" meta:image-count="1" meta:object-count="0" meta:page-count="1" meta:paragraph-count="13" meta:word-count="193" meta:character-count="1136"/>
  </office:meta>
</office:document-meta>
</file>