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grddl:transformation="http://docs.oasis-open.org/office/1.2/xslt/odf2rdf.xsl">
  <office:scripts/>
  <office:font-face-decls>
    <style:font-face style:name="Symbol" svg:font-family="Symbol" style:font-adornments="Regular" style:font-pitch="variable" style:font-charset="x-symbol"/>
    <style:font-face style:name="Wingdings" svg:font-family="Wingdings" style:font-adornments="Regular" style:font-pitch="variable" style:font-charset="x-symbol"/>
    <style:font-face style:name="Lucida Sans1" svg:font-family="'Lucida Sans'"/>
    <style:font-face style:name="Courier New" svg:font-family="'Courier New'" style:font-adornments="Normal"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Courier New1" svg:font-family="'Courier New'" style:font-family-generic="system" style:font-pitch="variable"/>
    <style:font-face style:name="Lucida Sans" svg:font-family="'Lucida Sans'"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margin-top="0cm" fo:margin-bottom="0cm"/>
    </style:style>
    <style:style style:name="P2" style:family="paragraph" style:parent-style-name="Standard">
      <style:paragraph-properties fo:margin-top="0cm" fo:margin-bottom="0cm"/>
      <style:text-properties fo:font-weight="bold" style:font-weight-asian="bold"/>
    </style:style>
    <style:style style:name="P3" style:family="paragraph" style:parent-style-name="Standard" style:master-page-name="Standard">
      <style:paragraph-properties style:page-number="auto"/>
    </style:style>
    <style:style style:name="P4" style:family="paragraph" style:parent-style-name="List_20_Paragraph">
      <style:paragraph-properties fo:margin-top="0cm" fo:margin-bottom="0cm"/>
    </style:style>
    <style:style style:name="P5" style:family="paragraph" style:parent-style-name="List_20_Paragraph" style:list-style-name="WWNum1">
      <style:paragraph-properties fo:margin-top="0cm" fo:margin-bottom="0cm"/>
    </style:style>
    <style:style style:name="T1" style:family="text">
      <style:text-properties fo:font-weight="bold" style:font-weight-asian="bold"/>
    </style:style>
    <style:style style:name="T2" style:family="text">
      <style:text-properties style:text-underline-style="solid" style:text-underline-width="auto" style:text-underline-color="font-color"/>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text:span text:style-name="T1">Réunion groupe SNP du 10 octobre 11</text:span></text:p>
      <text:p text:style-name="Standard">Présents :</text:p>
      <text:p text:style-name="Standard">François B, Isabelle B, Laurent B, Jacques B, Yves C, Philippe C, Alain D, Mico D, Simone F, Vincent G, Gilles H, Gûler K, Anne L, Annie L, Anne P, Catherine Q, Nadine R, Xavier S, Baptiste S, Marisa S, Nicole T, Toshiko T, René V et Daniel V.</text:p>
      <text:p text:style-name="P1"><text:span text:style-name="T2">Tour de table :</text:span></text:p>
      <text:p text:style-name="P1">Guler représente l'ACTIT (Association Culturelle des Travailleurs Immigrés Turcs)</text:p>
      <text:p text:style-name="P2"/>
      <text:p text:style-name="P1"><text:span text:style-name="T1">Samedi / dimanche 15 et 16/10/11 : Salon du livre écologiste à la Belleviloise</text:span></text:p>
      <text:p text:style-name="P1">Yves : l'installation commence samedi à 11h. Inauguration à midi. Ouverture à 13h</text:p>
      <text:p text:style-name="P1">Nicolas B s'est aussi proposé pour dimanche</text:p>
      <text:p text:style-name="P1">Toshiko : présente mais ne pourra pas y être avant 11h</text:p>
      <text:p text:style-name="P1">Laurence : présente. Doit récupérer du matériel</text:p>
      <text:p text:style-name="P1"/>
      <text:p text:style-name="P1">Samedi 15/10: Conférences / débat au Lycée autogéré de Paris</text:p>
      <text:p text:style-name="Standard">Jacques ouvre le sujet + tract</text:p>
      <text:p text:style-name="Standard">Nicole : présente l'après midi : 3 interventions : 1 japonaise, 1 cheminot, infos sur les incidents en France</text:p>
      <text:p text:style-name="Standard">Suivies d'un débat entre les participants</text:p>
      <text:p text:style-name="Standard">SNP diffuse l'info</text:p>
      <text:p text:style-name="Standard"><text:span text:style-name="T1">Elections :</text:span> tractage devant le Meeting de F Hollande prévu jeudi</text:p>
      <text:p text:style-name="P1">On attend les coordonnées lieu / heure</text:p>
      <text:p text:style-name="P1">Miko demande : quelle est la position de la gauche</text:p>
      <text:p text:style-name="P1">Vincent : tous se dirigent vers un moratoire, qui sera suivi d'un référendum...</text:p>
      <text:p text:style-name="P1">Discussion pour définir le texte qui sera imprimé au verso du tract de Baptiste</text:p>
      <text:p text:style-name="P1">Coeur de la discussion : mettre ou pas en avant un candidat</text:p>
      <text:p text:style-name="P1">Vincent : le plan politique du PS a été publié au printemps</text:p>
      <text:p text:style-name="P1">Le texte retenu cite les deux candidats + phrase "Demandez à votre candidat une sortie rapide du nucléaire"</text:p>
      <text:p text:style-name="P1">Equipe de réalisation du tract : Baptiste, Annie, Anne L et Catherine</text:p>
      <text:p text:style-name="Standard"/>
      <text:p text:style-name="P1"><text:span text:style-name="T1">Manif Rennes</text:span></text:p>
      <text:p text:style-name="P1">Philippe a fait un inventaire des banderoles à La Brêche</text:p>
      <text:p text:style-name="P1">SNP remplit la moitié du bus</text:p>
      <text:p text:style-name="P1">Chaque banderole aura un responsable, pour être sûr de la récupérer</text:p>
      <text:p text:style-name="Standard">Badges : on va faire des colliers à distribuer à chacun</text:p>
      <text:p text:style-name="Standard"><text:span text:style-name="T1">Autres actions</text:span></text:p>
      <text:p text:style-name="P1">Réunir des idées pour le weekend stratégie du réseau (Inscrits : Simone et Laurent)</text:p>
      <text:list xml:id="list1916964225" text:style-name="WWNum1">
        <text:list-item>
          <text:p text:style-name="P5">Intervenir sur les marchés</text:p>
        </text:list-item>
        <text:list-item>
          <text:p text:style-name="P5">Faire des actions de communication </text:p>
        </text:list-item>
        <text:list-item>
          <text:p text:style-name="P5">Avoir des artistes pour nos meetings </text:p>
        </text:list-item>
        <text:list-item>
          <text:p text:style-name="P5">Intervenir sur radio Ici et maintenant </text:p>
        </text:list-item>
      </text:list>
      <text:p text:style-name="P4"><text:bookmark text:name="_GoBack"/></text:p>
      <text:p text:style-name="P1">Philippe : il y a beaucoup de lieux et d'événements où tracter</text:p>
      <text:p text:style-name="P1">Catherine : festival Cinéma / Ecologie / Résistance les 16/17/18 mars 2012</text:p>
      <text:p text:style-name="P1">On y est attendus sur les thèmes : sortie du nucléaire, alternatives, vivre à côté d'une centrale</text:p>
      <text:p text:style-name="P1">Laurent : propose de faire un documentaire en interviewant les responsables de l'état, de l'armée, des industries du nucléaire</text:p>
      <text:p text:style-name="P1">René : propose de mettre sur le coup des étudiants des métiers des médias</text:p>
      <text:p text:style-name="P1">Philippe : garder à l'œil le parallèle lutte anti-nucléaire / reconquête de la démocratie</text:p>
      <text:p text:style-name="P1"><text:soft-page-break/>Ne pas s'isoler dans notre lutte : celle des indignés est très proche</text:p>
      <text:p text:style-name="P1">Annie : rappelle la grève de demain (peu de gens au courant dans l'assemblée...)</text:p>
      <text:p text:style-name="P1">René : est allé à des réunions pro-nucléaire</text:p>
      <text:p text:style-name="P1">Annie : idem, très peu d'anti-nucléaires aux débats</text:p>
      <text:p text:style-name="P1">Il serait bon d'y être à 2 ou 3 à chaque fois, pour réussir à mettre le doute dans l'esprit des gens</text:p>
      <text:p text:style-name="P1">René + Simone + Annie : il faut préparer une liste de "questions naïves"</text:p>
      <text:p text:style-name="P1">Alain : recommande une émission sur LCP , laquelle ? Liens récents : http://www.lcp.fr/recherche/nucl%C3%A9aire</text:p>
      <text:p text:style-name="Standard">Laurent : propose la réalisation d'un clip avec des interviews de responsables (instances officielle, militaires, BVP...)</text:p>
      <text:p text:style-name="Standard">Xavier : dans les actions de communication, démontrer aux médias qu'ils sont vendus aux annonceurs</text:p>
      <text:p text:style-name="Standard"><text:span text:style-name="T1">Japon : Toshiko en revient :</text:span></text:p>
      <text:p text:style-name="P1">Préoccupée par le sort des enfants</text:p>
      <text:p text:style-name="P1">Ceux qui ont les moyens sont déjà partis</text:p>
      <text:p text:style-name="P1">La population loin de Fukushima se voile la face (même en Corse, les gens sont incrédules)</text:p>
      <text:p text:style-name="P1">Les japonais n'ont pas l'air d'avoir compris que c'est une décision politique</text:p>
      <text:p text:style-name="P1">Le nouveau 1er ministre est pire que le précéden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Symbol" svg:font-family="Symbol" style:font-adornments="Regular" style:font-pitch="variable" style:font-charset="x-symbol"/>
    <style:font-face style:name="Wingdings" svg:font-family="Wingdings" style:font-adornments="Regular" style:font-pitch="variable" style:font-charset="x-symbol"/>
    <style:font-face style:name="Lucida Sans1" svg:font-family="'Lucida Sans'"/>
    <style:font-face style:name="Courier New" svg:font-family="'Courier New'" style:font-adornments="Normal"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Courier New1" svg:font-family="'Courier New'" style:font-family-generic="system" style:font-pitch="variable"/>
    <style:font-face style:name="Lucida Sans" svg:font-family="'Lucida Sans'" style:font-family-generic="system" style:font-pitch="variable"/>
    <style:font-face style:name="SimSun" svg:font-family="SimSun"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2pt" fo:language="fr" fo:country="FR"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SimSun"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List_20_Paragraph" style:display-name="List Paragraph" style:family="paragraph" style:parent-style-name="Standard" style:default-outline-level="">
      <style:paragraph-properties fo:margin-left="1.27cm" fo:margin-right="0cm" fo:text-indent="0cm" style:auto-text-indent="false"/>
    </style:style>
    <style:style style:name="Default_20_Paragraph_20_Font" style:display-name="Default Paragraph Font" style:family="text"/>
    <style:style style:name="ListLabel_20_1" style:display-name="ListLabel 1" style:family="text">
      <style:text-properties style:font-name-complex="Courier New1"/>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499cm" fo:margin-bottom="2.499cm" fo:margin-left="2.499cm" fo:margin-right="2.499cm" style:writing-mode="lr-tb" style:layout-grid-color="#c0c0c0" style:layout-grid-lines="38" style:layout-grid-base-height="0.423cm" style:layout-grid-ruby-height="0.212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initial-creator>Simone</meta:initial-creator>
    <dc:creator>Simone</dc:creator>
    <meta:editing-cycles>5</meta:editing-cycles>
    <meta:creation-date>2011-10-23T20:05:00</meta:creation-date>
    <dc:date>2011-10-25T20:13:00</dc:date>
    <meta:editing-duration>PT13S</meta:editing-duration>
    <meta:generator>OpenOffice.org/3.3$Unix OpenOffice.org_project/330m20$Build-9567</meta:generator>
    <meta:document-statistic meta:table-count="0" meta:image-count="0" meta:object-count="0" meta:page-count="2" meta:paragraph-count="56" meta:word-count="626" meta:character-count="3590"/>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